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E7000002057E0FD36C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.275cm, 0.543cm, 0cm, 0.30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1" text:anchor-type="char" svg:x="-1.924cm" svg:y="-0.175cm" svg:width="20.824cm" svg:height="23.183cm" draw:z-index="0"><draw:image xlink:href="Pictures/10000001000001E7000002057E0FD36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5T13:48:49.029688646</meta:creation-date>
    <dc:date>2026-08-25T13:50:48.903873055</dc:date>
    <meta:editing-duration>PT2M1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24.2.7.2$Linux_X86_64 LibreOffice_project/420$Build-2</meta:generator>
  </office:meta>
</office:document-meta>
</file>